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17cm" fo:break-before="page" table:align="margins"/>
    </style:style>
    <style:style style:name="Table1.A" style:family="table-column">
      <style:table-column-properties style:column-width="8.5cm" style:rel-column-width="32767*"/>
    </style:style>
    <style:style style:name="Table1.B" style:family="table-column">
      <style:table-column-properties style:column-width="8.5cm" style:rel-column-width="32768*"/>
    </style:style>
    <style:style style:name="Tab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1.B1" style:family="table-cell">
      <style:table-cell-properties fo:padding="0.097cm" fo:border="0.05pt solid #000000"/>
    </style:style>
    <style:style style:name="Table1.A2" style:family="table-cell">
      <style:table-cell-properties fo:padding="0.097cm" fo:border-left="0.05pt solid #000000" fo:border-right="none" fo:border-top="none" fo:border-bottom="0.05pt solid #000000"/>
    </style:style>
    <style:style style:name="Table1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officeooo:rsid="001c58bc" officeooo:paragraph-rsid="001c58bc"/>
    </style:style>
    <style:style style:name="P2" style:family="paragraph" style:parent-style-name="Standard">
      <style:text-properties officeooo:rsid="001cee40" officeooo:paragraph-rsid="001cee40"/>
    </style:style>
    <style:style style:name="P3" style:family="paragraph" style:parent-style-name="Standard">
      <style:text-properties officeooo:rsid="001cee40" officeooo:paragraph-rsid="001ef5b2"/>
    </style:style>
    <style:style style:name="P4" style:family="paragraph" style:parent-style-name="Standard">
      <style:text-properties officeooo:rsid="001cee40" officeooo:paragraph-rsid="0020507e"/>
    </style:style>
    <style:style style:name="P5" style:family="paragraph" style:parent-style-name="Standard">
      <style:text-properties officeooo:rsid="001d71a5" officeooo:paragraph-rsid="0020507e"/>
    </style:style>
    <style:style style:name="P6" style:family="paragraph" style:parent-style-name="Standard">
      <style:text-properties officeooo:rsid="00210b01" officeooo:paragraph-rsid="00210b01"/>
    </style:style>
    <style:style style:name="P7" style:family="paragraph" style:parent-style-name="Standard">
      <style:text-properties officeooo:rsid="0022fe0c" officeooo:paragraph-rsid="0022fe0c"/>
    </style:style>
    <style:style style:name="P8" style:family="paragraph" style:parent-style-name="Standard">
      <style:text-properties fo:font-weight="bold" officeooo:rsid="001c58bc" officeooo:paragraph-rsid="001c58bc" style:font-weight-asian="bold" style:font-weight-complex="bold"/>
    </style:style>
    <style:style style:name="P9" style:family="paragraph" style:parent-style-name="Standard">
      <style:text-properties fo:font-size="10pt" officeooo:rsid="00210b01" officeooo:paragraph-rsid="00210b01" style:font-size-asian="10pt" style:font-size-complex="10pt"/>
    </style:style>
    <style:style style:name="P10" style:family="paragraph" style:parent-style-name="Standard">
      <style:text-properties fo:font-size="10pt" officeooo:rsid="0022fe0c" officeooo:paragraph-rsid="0022fe0c" style:font-size-asian="10pt" style:font-size-complex="10pt"/>
    </style:style>
    <style:style style:name="P11" style:family="paragraph" style:parent-style-name="Standard">
      <style:text-properties fo:font-size="10pt" officeooo:rsid="00247e3d" officeooo:paragraph-rsid="00247e3d" style:font-size-asian="10pt" style:font-size-complex="10pt"/>
    </style:style>
    <style:style style:name="P12" style:family="paragraph" style:parent-style-name="Standard">
      <style:text-properties fo:font-size="10pt" officeooo:rsid="00247e3d" officeooo:paragraph-rsid="0024cf01" style:font-size-asian="10pt" style:font-size-complex="10pt"/>
    </style:style>
    <style:style style:name="P13" style:family="paragraph" style:parent-style-name="Standard">
      <style:text-properties fo:font-size="10pt" officeooo:rsid="0024cf01" officeooo:paragraph-rsid="0024cf01" style:font-size-asian="10pt" style:font-size-complex="10pt"/>
    </style:style>
    <style:style style:name="P14" style:family="paragraph" style:parent-style-name="Standard">
      <style:text-properties fo:font-size="10pt" officeooo:rsid="00254dc2" officeooo:paragraph-rsid="00254dc2" style:font-size-asian="10pt" style:font-size-complex="10pt"/>
    </style:style>
    <style:style style:name="P15" style:family="paragraph" style:parent-style-name="Standard">
      <style:text-properties fo:font-size="10pt" officeooo:rsid="001c58bc" officeooo:paragraph-rsid="00210b01" style:font-size-asian="10pt" style:font-size-complex="10pt"/>
    </style:style>
    <style:style style:name="P16" style:family="paragraph" style:parent-style-name="Standard">
      <style:text-properties fo:font-size="10pt" officeooo:rsid="001c58bc" officeooo:paragraph-rsid="0024cf01" style:font-size-asian="10pt" style:font-size-complex="10pt"/>
    </style:style>
    <style:style style:name="P17" style:family="paragraph" style:parent-style-name="Standard">
      <style:text-properties fo:font-size="10pt" officeooo:rsid="001c58bc" officeooo:paragraph-rsid="0020c01b" style:font-size-asian="10pt" style:font-size-complex="10pt"/>
    </style:style>
    <style:style style:name="P18" style:family="paragraph" style:parent-style-name="Standard">
      <style:text-properties fo:font-size="10pt" officeooo:rsid="001c58bc" officeooo:paragraph-rsid="001c58bc" style:font-size-asian="10pt" style:font-size-complex="10pt"/>
    </style:style>
    <style:style style:name="P19" style:family="paragraph" style:parent-style-name="Standard">
      <style:text-properties fo:font-size="10pt" officeooo:rsid="0020c01b" officeooo:paragraph-rsid="0020c01b" style:font-size-asian="10pt" style:font-size-complex="10pt"/>
    </style:style>
    <style:style style:name="P20" style:family="paragraph" style:parent-style-name="Standard">
      <style:text-properties fo:font-size="10pt" fo:font-weight="bold" officeooo:rsid="0022fe0c" officeooo:paragraph-rsid="0022fe0c" style:font-size-asian="10pt" style:font-weight-asian="bold" style:font-size-complex="10pt" style:font-weight-complex="bold"/>
    </style:style>
    <style:style style:name="P21" style:family="paragraph" style:parent-style-name="Standard">
      <style:text-properties fo:font-size="10pt" fo:font-weight="bold" officeooo:rsid="0024cf01" officeooo:paragraph-rsid="0024cf01" style:font-size-asian="10pt" style:font-weight-asian="bold" style:font-size-complex="10pt" style:font-weight-complex="bold"/>
    </style:style>
    <style:style style:name="P22" style:family="paragraph" style:parent-style-name="Standard">
      <style:text-properties fo:font-size="10pt" fo:font-weight="bold" officeooo:rsid="0020c01b" officeooo:paragraph-rsid="0020c01b" style:font-size-asian="10pt" style:font-weight-asian="bold" style:font-size-complex="10pt" style:font-weight-complex="bold"/>
    </style:style>
    <style:style style:name="P23" style:family="paragraph" style:parent-style-name="Standard">
      <style:text-properties fo:font-size="16pt" fo:font-weight="bold" officeooo:rsid="00210b01" officeooo:paragraph-rsid="00210b01" style:font-size-asian="16pt" style:font-weight-asian="bold" style:font-size-complex="16pt" style:font-weight-complex="bold"/>
    </style:style>
    <style:style style:name="P24" style:family="paragraph" style:parent-style-name="Standard">
      <style:text-properties fo:font-size="16pt" officeooo:rsid="00210b01" officeooo:paragraph-rsid="00210b01" style:font-size-asian="16pt" style:font-size-complex="16pt"/>
    </style:style>
    <style:style style:name="P25" style:family="paragraph" style:parent-style-name="Standard">
      <style:text-properties officeooo:rsid="001cee40" officeooo:paragraph-rsid="0029c1aa"/>
    </style:style>
    <style:style style:name="T1" style:family="text">
      <style:text-properties officeooo:rsid="001ef5b2"/>
    </style:style>
    <style:style style:name="T2" style:family="text">
      <style:text-properties officeooo:rsid="0020c01b"/>
    </style:style>
    <style:style style:name="T3" style:family="text">
      <style:text-properties officeooo:rsid="0022fe0c"/>
    </style:style>
    <style:style style:name="T4" style:family="text">
      <style:text-properties officeooo:rsid="0024cf01"/>
    </style:style>
    <style:style style:name="T5" style:family="text">
      <style:text-properties officeooo:rsid="00254dc2"/>
    </style:style>
    <style:style style:name="T6" style:family="text">
      <style:text-properties officeooo:rsid="0025f93d"/>
    </style:style>
    <style:style style:name="T7" style:family="text">
      <style:text-properties officeooo:rsid="00277a5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7">Dvanáct</text:span> H<text:span text:style-name="T2">é</text:span>r<text:span text:style-name="T2">a</text:span>klových prací</text:p>
      <text:p text:style-name="P9">Akční hra vytvořená čistě pro seznámení hráčů s postavou Hérakla ze starých řeckých bájí a jeho přetěžkými úkoly. Jeden hráč je Héraklés a postupně likviduje nestvůry a plní tím úkoly, ostatní hrají za nestvůry, odolávají hrdinovi a likvidují se mezi sebou.</text:p>
      <text:p text:style-name="P9"/>
      <text:p text:style-name="P10">Pomůcky. Papírkoule, píšťalka, <text:span text:style-name="T5">tenisák či cokoliv bezpečného coby zlaté jablko.</text:span></text:p>
      <text:p text:style-name="P9"/>
      <text:p text:style-name="P20">Příprava</text:p>
      <text:p text:style-name="P9">Na začátku se mezi hráče rozdělí role, <text:span text:style-name="T3">ať už náhodně (přímo losováním taháků), nebo dle preferencí. Každý přečte svou roli, aby hráč, který si vytáhl Hérakla věděl kdo je kdo.</text:span></text:p>
      <text:p text:style-name="P10">Dle role každý obdrží tahák na které je jméno <text:span text:style-name="T4">Nestvůry</text:span>, jak ji poznat <text:span text:style-name="T4">atp.</text:span>(např. Že dělá „ssss“ když někoho potká“, jak bojuje atp.). Héraklés k taháku navíc obdrží seznam úkolů, které musí v daném pořadí splnit. Všichni si naberou propriety (<text:span text:style-name="T5">Ládón i jablko, </text:span>Hydra <text:span text:style-name="T5">míčky do</text:span> zásoby, viz popis), vysvětlí se hrací území. Určí se místo oživení Hérakla, kde mohou být i papírové koule pro ty co je poztrácí. Nestvůry se následně rozprchnou po hracím území, na pískot se začíná a Héraklés začíná plnit úkoly.</text:p>
      <text:p text:style-name="P10"/>
      <text:p text:style-name="P11">Je-li hráčů méně než postav, jednoduše některé vynechte. Je-li jich naopak více, buď si domyslete další nestvůry (nevyužil jsem všechny z 12 úkolů, nebo některé jednoduše zdvojte s tím, že Héraklovi stačí zdolat pouze jeden exemplář).</text:p>
      <text:p text:style-name="P11"/>
      <text:p text:style-name="P20">Hra</text:p>
      <text:p text:style-name="P10">hraje se na zvoleném herním území, ideálně mírně členitém (les, propojené dvory, budova školy se třídami) s ohledem na bezpečnost.</text:p>
      <text:p text:style-name="P11">Hérakles hru začíná i končí pískotem na píšťalku.</text:p>
      <text:p text:style-name="P13">Hra končí prakticky vždy vítězstvím Hérakla po splnění všech úkolů (je to taky hrdina), popř. Časovým limitem. Hérakles se snaží úkoly splnit v co nejkratším čase. Nestvůry hrají každá za sebe (až na Hydru a raka, viz tahák) – spolčování je přísně zakázáno! Sbírají počet zabití ostatních hráčů (nestvůry se tedy křešou mezi sebou). Hydra a Rak mají skóre dohromady podělené dvěma.</text:p>
      <text:p text:style-name="P12"/>
      <text:p text:style-name="P21">Soubojový systém</text:p>
      <text:p text:style-name="P13">V případě boje na dálku stačí cíl zasáhnout do trupu papírgulí. Krýt se rukou je zakázáno.</text:p>
      <text:p text:style-name="P13">V případě boje na blízko vyhrává hráč, který se první dotkne trupu, ramene nebo stehna protivníka rukou. V případě absolutně nerozhodného výsledku si ti dva dají kámen nůžky papír a vítěz vyhrává.</text:p>
      <text:p text:style-name="P13">Mrtvý Héraklés se jde oživit na svůj oživovací bod <text:span text:style-name="T5">(viz příprava). Mrtvá nestvůra zůstává na místě (ideálně si čupne), pomalu počítá do 60 a pak se znovu zapojuje do hry. Že se nesmí kempit u mrtvé postavy s tím že ji hned zabiji je samosebou.</text:span></text:p>
      <text:p text:style-name="P13"/>
      <text:p text:style-name="P14">Na konci se jen pogratuluje rekovi za splnění úkolu, na nástěnku se zapíše čas (aby se mohl srovnat s dalším budoucím Héraklem) a nestvůry porovnají počty zabití, aby zjistily, která z nich je nejvražednější.</text:p>
      <text:p text:style-name="P15"/>
      <text:p text:style-name="P22">Aletrnativní pravidla</text:p>
      <text:p text:style-name="P19">Je Héraklés moc silný nebo slabý?</text:p>
      <text:p text:style-name="P16">Změ<text:span text:style-name="T4">ňte počet </text:span>životů H<text:span text:style-name="T2">érakla</text:span></text:p>
      <text:p text:style-name="P13">Přidejte mu míčky</text:p>
      <text:p text:style-name="P17"><text:span text:style-name="T4">N</text:span>estvůry <text:span text:style-name="T4">losujte tajně</text:span> a H<text:span text:style-name="T4">é</text:span>rakl<text:span text:style-name="T4">é</text:span>s <text:span text:style-name="T4">je tedy bude muset poznat až v poli (připomeňte, ať hráči opravdu vydávají příslušné pazvuky!)</text:span></text:p>
      <text:p text:style-name="P18"/>
      <text:p text:style-name="P19">Nesedí vám soubojový systém?</text:p>
      <text:p text:style-name="P18">Šátkovaná</text:p>
      <text:p text:style-name="P18">„Meče z novin“-<text:span text:style-name="T6">srolovaný list novin a trefování do stejných zásahových ploch</text:span></text:p>
      <text:p text:style-name="P19"><text:span text:style-name="T4">D</text:span>řevárna <text:span text:style-name="T4">(samosebou včetně luků :-)</text:span></text:p>
      <text:p text:style-name="P13">Sněhové koule (smí mít uděláno dopředu max ... koulí dle popisu)</text:p>
      <text:p text:style-name="P13">Vemte štíty <text:span text:style-name="T6">proti papírgulím</text:span></text:p>
      <text:p text:style-name="P18"/>
      <text:p text:style-name="P21">Nelíbí se vám hra?</text:p>
      <text:p text:style-name="P13">Tak si ji změňte, nebo ji <text:span text:style-name="T7">pošlete k šípku.</text:span></text:p>
      <text:p text:style-name="P1"/>
      <text:p text:style-name="P1"/>
      <text:p text:style-name="P1"/>
      <text:p text:style-name="P1"/>
      <text:p text:style-name="P3"/>
      <table:table table:name="Table1" table:style-name="Table1">
        <table:table-column table:style-name="Table1.A"/>
        <table:table-column table:style-name="Table1.B"/>
        <table:table-row>
          <table:table-cell table:style-name="Table1.A1" office:value-type="string">
            <text:p text:style-name="P4">Nemejský lev</text:p>
            <text:p text:style-name="P4">když někoho uvidí, dělá „uááá“</text:p>
            <text:p text:style-name="P4">1 život</text:p>
            <text:p text:style-name="P4">Nezranitelný do zad ani míčky (nezranitelná kůže)</text:p>
            <text:p text:style-name="P4">útočí pouze dotykem</text:p>
          </table:table-cell>
          <table:table-cell table:style-name="Table1.B1" office:value-type="string">
            <text:p text:style-name="P4">Stymfalský pták</text:p>
            <text:p text:style-name="P4">mává křídly (rukama,nebo rukou)</text:p>
            <text:p text:style-name="P4">je zranitelný jen střelami (letí)</text:p>
            <text:p text:style-name="P4">útočí jen míčky (má 2 střílí mosazná pera)</text:p>
          </table:table-cell>
        </table:table-row>
        <table:table-row>
          <table:table-cell table:style-name="Table1.A2" office:value-type="string">
            <text:p text:style-name="P4">Rak</text:p>
            <text:p text:style-name="P4">dělá rukama jako klepety, říká „klep klep“</text:p>
            <text:p text:style-name="P4">1 život</text:p>
            <text:p text:style-name="P4">útočí dotykem rukou</text:p>
            <text:p text:style-name="P4">má spojence – Hydru</text:p>
          </table:table-cell>
          <table:table-cell table:style-name="Table1.B2" office:value-type="string">
            <text:p text:style-name="P5">Krétský divoký býk</text:p>
            <text:p text:style-name="P5">dělá „bůůů“</text:p>
            <text:p text:style-name="P5">má 2 životy</text:p>
            <text:p text:style-name="P5">útočí pouze dotykem</text:p>
            <text:p text:style-name="P5">útoky do zad si nepočítá (říká - „vedle“)</text:p>
            <text:p text:style-name="P5"/>
          </table:table-cell>
        </table:table-row>
        <table:table-row>
          <table:table-cell table:style-name="Table1.A2" office:value-type="string">
            <text:p text:style-name="P4">Hydra</text:p>
            <text:p text:style-name="P4">bájná nesmrtelná jedovatá obyvatelka bažiny.</text:p>
            <text:p text:style-name="P4">dělá „ssssssss“</text:p>
            <text:p text:style-name="P4">1 život</text:p>
            <text:p text:style-name="P25">Má 1 míček (plive jed) - Útočí jen hodem</text:p>
            <text:p text:style-name="P4">Po každé smrti jí jeden míček přibude.</text:p>
            <text:p text:style-name="P4">Má spojence – raka</text:p>
          </table:table-cell>
          <table:table-cell table:style-name="Table1.B2" office:value-type="string">
            <text:p text:style-name="P4">Drak Ládón</text:p>
            <text:p text:style-name="P4">je tichý a plíživý</text:p>
            <text:p text:style-name="P4">1 život</text:p>
            <text:p text:style-name="P4">útočí rukou i míčky (má 2)</text:p>
            <text:p text:style-name="P4">střeží zlatá jablka Hesperinek v božské zahradě</text:p>
            <text:p text:style-name="P4">Má u sebe zlaté jablko pro H<text:span text:style-name="T1">é</text:span>rakla</text:p>
          </table:table-cell>
        </table:table-row>
        <table:table-row>
          <table:table-cell table:style-name="Table1.A2" office:value-type="string">
            <text:p text:style-name="P4">Erymanthský kanec</text:p>
            <text:p text:style-name="P4">dělá „chro chro“ nebo „kví“</text:p>
            <text:p text:style-name="P4">1 život</text:p>
            <text:p text:style-name="P4">útočí dotykem rukou se slovy „za dva“ (ubírá 2 životy místo jednoho)</text:p>
            <text:p text:style-name="P4"/>
          </table:table-cell>
          <table:table-cell table:style-name="Table1.B2" office:value-type="string">
            <text:p text:style-name="P4">Kerberos</text:p>
            <text:p text:style-name="P4">trojhlavý pes střežící bránu do podsvětí</text:p>
            <text:p text:style-name="P4">dělá „haf haf haf“ (vždy třikrát)</text:p>
            <text:p text:style-name="P4">3 životy</text:p>
            <text:p text:style-name="P4">útočí pouze dotykem</text:p>
          </table:table-cell>
        </table:table-row>
        <table:table-row>
          <table:table-cell table:style-name="Table1.A2" office:value-type="string">
            <text:p text:style-name="P6">Héraklés</text:p>
            <text:p text:style-name="P6">2 životy</text:p>
            <text:p text:style-name="P6">smí útočit rukou</text:p>
            <text:p text:style-name="P6">má jeden míček.</text:p>
            <text:p text:style-name="P7">Má píšťalku na ukončení hry poté co splní poslední úkol.</text:p>
          </table:table-cell>
          <table:table-cell table:style-name="Table1.B2" office:value-type="string">
            <text:p text:style-name="P4"/>
          </table:table-cell>
        </table:table-row>
      </table:table>
      <text:p text:style-name="P3"/>
      <text:p text:style-name="P2"/>
      <text:p text:style-name="P2"/>
      <text:p text:style-name="P2"/>
      <text:p text:style-name="P23">Seznam Héraklových prací</text:p>
      <text:p text:style-name="P24">1. zabít Nemejského lva</text:p>
      <text:p text:style-name="P24">2. a) zabít raka</text:p>
      <text:p text:style-name="P24">2. b) zabít hydru</text:p>
      <text:p text:style-name="P24">3. Erymanthský kanec (jen rukou, žádná střelba!)</text:p>
      <text:p text:style-name="P24">6. Zabít Stymfalstské ptáky</text:p>
      <text:p text:style-name="P24">7. krétský divoký býk (jen rukou, žádná střelba!)</text:p>
      <text:p text:style-name="P24">11. Získat zlaté jablko ze zahrad Hesperinek (střeží drak Ládón)</text:p>
      <text:p text:style-name="P24">12.Kerberos (jen rukou, žádná střelba!)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Tahoma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Tahoma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rysa </meta:initial-creator>
    <meta:creation-date>2016-09-05T21:10:04.163269787</meta:creation-date>
    <dc:date>2016-09-06T20:00:11.460423730</dc:date>
    <dc:creator>krysa </dc:creator>
    <meta:editing-duration>PT3H21M30S</meta:editing-duration>
    <meta:editing-cycles>13</meta:editing-cycles>
    <meta:generator>LibreOffice/5.0.6.2$Linux_X86_64 LibreOffice_project/00$Build-2</meta:generator>
    <meta:document-statistic meta:table-count="1" meta:image-count="0" meta:object-count="0" meta:page-count="2" meta:paragraph-count="84" meta:word-count="746" meta:character-count="4497" meta:non-whitespace-character-count="3832"/>
  </office:meta>
</office:document-meta>
</file>